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/>
    </style:style>
    <style:style style:name="T2" style:parent-style-name="Car.predefinitoparagrafo" style:family="text">
      <style:text-properties style:language-asian="it" style:country-asian="IT"/>
    </style:style>
    <style:style style:name="P3" style:parent-style-name="Normale" style:family="paragraph">
      <style:paragraph-properties fo:widows="0" fo:orphans="0" style:text-autospace="none" fo:text-align="justify" fo:margin-top="0.0361in" fo:margin-bottom="0in" fo:line-height="150%" fo:margin-left="0.0777in">
        <style:tab-stops/>
      </style:paragraph-properties>
    </style:style>
    <style:style style:name="T4" style:parent-style-name="Car.predefinitoparagrafo" style:family="text">
      <style:text-properties style:font-name="Times New Roman" fo:font-weight="bold" style:font-weight-asian="bold" style:font-weight-complex="bold" fo:letter-spacing="0.0138in" style:letter-kerning="false" fo:font-size="11pt" style:font-size-asian="11pt" style:font-size-complex="11pt" style:language-asian="it" style:country-asian="IT"/>
    </style:style>
    <style:style style:name="P5" style:parent-style-name="Normale" style:family="paragraph">
      <style:paragraph-properties fo:text-align="end"/>
      <style:text-properties fo:font-weight="bold" style:font-weight-asian="bold"/>
    </style:style>
    <style:style style:name="T6" style:parent-style-name="Car.predefinitoparagrafo" style:family="text">
      <style:text-properties style:font-name="Times New Roman" fo:font-weight="bold" style:font-weight-asian="bold" style:font-weight-complex="bold" fo:letter-spacing="0.0138in" style:letter-kerning="false" fo:font-size="11pt" style:font-size-asian="11pt" style:font-size-complex="11pt"/>
    </style:style>
    <style:style style:name="P7" style:parent-style-name="Normale" style:family="paragraph">
      <style:paragraph-properties fo:text-align="end"/>
    </style:style>
    <style:style style:name="P8" style:parent-style-name="Normale" style:family="paragraph">
      <style:paragraph-properties fo:text-align="end"/>
    </style:style>
    <style:style style:name="P9" style:parent-style-name="Normale" style:family="paragraph">
      <style:paragraph-properties fo:text-align="end"/>
    </style:style>
    <style:style style:name="P10" style:parent-style-name="Normale" style:family="paragraph">
      <style:text-properties fo:font-weight="bold" style:font-weight-asian="bold" style:font-weight-complex="bold"/>
    </style:style>
    <style:style style:name="P11" style:parent-style-name="Normale" style:family="paragraph">
      <style:text-properties fo:font-weight="bold" style:font-weight-asian="bold" style:font-weight-complex="bold"/>
    </style:style>
    <style:style style:name="P12" style:parent-style-name="Normale" style:family="paragraph">
      <style:paragraph-properties fo:text-align="justify" fo:margin-bottom="0in" fo:line-height="100%"/>
    </style:style>
    <style:style style:name="P13" style:parent-style-name="Normale" style:family="paragraph">
      <style:paragraph-properties fo:text-align="justify" fo:margin-bottom="0in" fo:line-height="100%"/>
    </style:style>
    <style:style style:name="P14" style:parent-style-name="Normale" style:family="paragraph">
      <style:paragraph-properties fo:text-align="justify" fo:margin-bottom="0in" fo:line-height="100%"/>
    </style:style>
    <style:style style:name="P15" style:parent-style-name="Normale" style:family="paragraph">
      <style:paragraph-properties fo:text-align="justify" fo:margin-bottom="0in" fo:line-height="100%"/>
    </style:style>
    <style:style style:name="P16" style:parent-style-name="Normale" style:family="paragraph">
      <style:paragraph-properties fo:text-align="justify" fo:margin-bottom="0in" fo:line-height="100%"/>
    </style:style>
    <style:style style:name="P17" style:parent-style-name="Normale" style:family="paragraph">
      <style:paragraph-properties fo:text-align="justify" fo:margin-bottom="0in" fo:line-height="100%"/>
    </style:style>
    <style:style style:name="P18" style:parent-style-name="Normale" style:family="paragraph">
      <style:paragraph-properties fo:text-align="justify" fo:margin-bottom="0in" fo:line-height="100%"/>
    </style:style>
    <style:style style:name="P19" style:parent-style-name="Normale" style:family="paragraph">
      <style:paragraph-properties fo:text-align="justify" fo:margin-bottom="0in" fo:line-height="100%"/>
    </style:style>
    <style:style style:name="P20" style:parent-style-name="Normale" style:family="paragraph">
      <style:paragraph-properties fo:text-align="justify" fo:margin-bottom="0in" fo:line-height="100%"/>
    </style:style>
    <style:style style:name="P21" style:parent-style-name="Normale" style:family="paragraph">
      <style:paragraph-properties fo:margin-bottom="0in" fo:line-height="100%"/>
    </style:style>
    <style:style style:name="P22" style:parent-style-name="Normale" style:family="paragraph">
      <style:paragraph-properties fo:margin-bottom="0in" fo:line-height="100%"/>
    </style:style>
    <style:style style:name="P23" style:parent-style-name="Normale" style:family="paragraph">
      <style:paragraph-properties fo:margin-bottom="0in" fo:line-height="100%"/>
    </style:style>
    <style:style style:name="P24" style:parent-style-name="Normale" style:family="paragraph">
      <style:paragraph-properties fo:margin-bottom="0in" fo:line-height="100%"/>
    </style:style>
    <style:style style:name="P25" style:parent-style-name="Normale" style:family="paragraph">
      <style:paragraph-properties fo:margin-bottom="0in" fo:line-height="100%"/>
    </style:style>
    <style:style style:name="P26" style:parent-style-name="Normale" style:family="paragraph">
      <style:text-properties fo:font-weight="bold" style:font-weight-asian="bold" style:font-weight-complex="bold"/>
    </style:style>
    <style:style style:name="P27" style:parent-style-name="Normale" style:family="paragraph">
      <style:paragraph-properties fo:margin-bottom="0in" fo:line-height="100%"/>
      <style:text-properties fo:font-weight="bold" style:font-weight-asian="bold" style:font-weight-complex="bold"/>
    </style:style>
    <style:style style:name="P28" style:parent-style-name="Normale" style:family="paragraph">
      <style:paragraph-properties fo:margin-bottom="0in" fo:line-height="100%"/>
    </style:style>
    <style:style style:name="P29" style:parent-style-name="Normale" style:family="paragraph">
      <style:paragraph-properties fo:margin-bottom="0in" fo:line-height="100%"/>
    </style:style>
    <style:style style:name="P30" style:parent-style-name="Normale" style:family="paragraph">
      <style:paragraph-properties fo:margin-bottom="0in" fo:line-height="100%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Normale"><text:span text:style-name="T2"><draw:frame draw:style-name="a0" draw:name="Immagine 1" text:anchor-type="as-char" svg:x="0in" svg:y="0in" svg:width="6.69306in" svg:height="1.95278in" style:rel-width="scale" style:rel-height="scale"><draw:image xlink:href="media/image1.emf" xlink:type="simple" xlink:show="embed" xlink:actuate="onLoad"/><svg:title/><svg:desc/></draw:frame></text:span></text:p>
      <text:p text:style-name="P3"><text:span text:style-name="T4"><draw:frame draw:z-index="251659264" draw:id="id0" draw:style-name="a1" draw:name="Casella di testo 2" text:anchor-type="paragraph" svg:x="6.09167in" svg:y="-1.65764in" svg:width="1.15625in" svg:height="0.30417in" style:rel-width="scale" style:rel-height="scale"><draw:text-box><text:p text:style-name="P5">ALLEGATO A</text:p></draw:text-box><svg:title/><svg:desc/></draw:frame></text:span><text:span text:style-name="T6">MODELLO PER LA PRESENTAZIONE DI CANDIDATURA PER LA NOMINA A GARANTE DELLA PERSONA DISABILE DEL COMUNE DI AGRIGENTO<text:s/></text:span></text:p>
      <text:p text:style-name="P7"/>
      <text:p text:style-name="P8">Al Sindaco del Comune di Agrigento<text:s/></text:p>
      <text:p text:style-name="P9"><text:s text:c="3"/>Consiglio<text:s/>Comunale di Agrigento<text:s/></text:p>
      <text:p text:style-name="Normale">Il/La <text:s text:c="2"/>sottoscritto/a ______________________________________________________________</text:p>
      <text:p text:style-name="Normale">nato/a <text:s text:c="2"/>a __________________________________________ <text:s text:c="6"/>Il _______________________<text:s/></text:p>
      <text:p text:style-name="Normale">e residente a <text:s text:c="2"/>______________________________Via ______________________________ n. ___</text:p>
      <text:p text:style-name="Normale">Codice Fiscale <text:s text:c="4"/>______________________________</text:p>
      <text:p text:style-name="Normale">Tel._______________________________mail____________________________________________________</text:p>
      <text:p text:style-name="P10"><text:s text:c="80"/>PROPONE</text:p>
      <text:p text:style-name="Normale">la propria candidatura per la nomina a “GARANTE DELLA PERSONA DISABILE DEL COMUNE DI AGRIGENTO” e, sotto la propria responsabilità, ai sensi degli artt. 46 e 47 del D.P.R. 28 dicembre 2000 n. 445,</text:p>
      <text:p text:style-name="P11"><text:s text:c="56"/><text:s text:c="18"/>DICHIARA</text:p>
      <text:p text:style-name="Normale"/>
      <text:p text:style-name="P12">1)<text:tab/>di avere cittadinanza italiana o di uno stato membro dell’Unione europea;</text:p>
      <text:p text:style-name="P13">2)<text:tab/>di essere in possesso di tutti i requisiti previsti dall'art. 2 del regolamento approvato <text:s/>con <text:s text:c="10"/></text:p>
      <text:p text:style-name="P14"><text:s text:c="13"/>Delibera del Consiglio<text:s/>Comunale n° 19 del 31/03/2021<text:s/>e di cui l'Avviso pubblico;</text:p>
      <text:p text:style-name="P15">3)<text:tab/>di non trovarsi in alcuna delle cause di incompatibilità previste dall’ Avviso Pubblico che<text:s/></text:p>
      <text:p text:style-name="P16"><text:s text:c="14"/>nella presente proposta si intendono integralmente richiamate;</text:p>
      <text:p text:style-name="P17">4)<text:tab/>di non aver carichi pendenti o riportato condanne passate in giudicato, indipendentemente <text:s text:c="12"/></text:p>
      <text:p text:style-name="P18"><text:s text:c="13"/>dal tipo di reato contestato;</text:p>
      <text:p text:style-name="P19">5) <text:s text:c="8"/>di essere in possesso di comprovata esperienza e competenza nella materia oggetto delle <text:s text:c="16"/></text:p>
      <text:p text:style-name="P20"><text:s text:c="12"/>funzioni del Garante, ovvero di un curriculum, allegato alla presente, dal quale si desuma <text:s text:c="2"/></text:p>
      <text:p text:style-name="P21"><text:s text:c="12"/>chiara competenza nell’ambito dei diritti dei disabili e delle attività sociali;</text:p>
      <text:soft-page-break/>
      <text:p text:style-name="P22">6) <text:s text:c="3"/>che quanto riportato nel curriculum vitae allegato corrisponde al vero;</text:p>
      <text:p text:style-name="P23">7) <text:s text:c="3"/>di autorizzare il Comune di Agrigento al trattamento dei dati personali, ai sensi ai sensi del<text:s/></text:p>
      <text:p text:style-name="P24"><text:s text:c="8"/>D.lgs. 30.06.2003, n. 196 e del GDPR (Regolamento UE 2016/679) e s.m.i., limitatamente al<text:s/></text:p>
      <text:p text:style-name="P25"><text:s text:c="8"/>procedimento in questione.</text:p>
      <text:p text:style-name="P26"><text:s text:c="15"/><text:s text:c="57"/>INDICA</text:p>
      <text:p text:style-name="Normale">di seguito il recapito al quale ricevere le comunicazioni inerenti al presente avviso:</text:p>
      <text:p text:style-name="Normale"/>
      <text:p text:style-name="Normale">E-mail_____________________________________ <text:s text:c="3"/>Tel_____________________________</text:p>
      <text:p text:style-name="Normale"/>
      <text:p text:style-name="P27">Allega alla presente:</text:p>
      <text:p text:style-name="P28">a) copia di documento di identità personale in corso di validità;</text:p>
      <text:p text:style-name="P29">b) curriculum vitae che documenti i titoli di studio, le competenze del candidato nell’ambito dei <text:s text:c="2"/></text:p>
      <text:p text:style-name="P30"><text:s text:c="4"/>diritti dei disabili e delle attività sociali ed eventuali altri titoli valutabili.</text:p>
      <text:p text:style-name="Normale"/>
      <text:p text:style-name="Normale"/>
      <text:p text:style-name="Normale">Agrigento lì <text:s text:c="103"/>Firma Leggibile<text:s/></text:p>
      <text:p text:style-name="Normale"><text:s text:c="121"/>____________________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2F5496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F5496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2F5496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2F5496"/>
    </style:style>
    <style:style style:name="Citazioneintensa" style:display-name="Citazione intensa" style:family="paragraph" style:parent-style-name="Normale" style:next-style-name="Normale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2F5496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Teresa Urso</meta:initial-creator>
    <dc:creator>Cinzia Caminneci</dc:creator>
    <meta:creation-date>2026-07-27T11:31:00Z</meta:creation-date>
    <dc:date>2026-07-27T11:31:00Z</dc:date>
    <meta:template xlink:href="Normal" xlink:type="simple"/>
    <meta:editing-cycles>2</meta:editing-cycles>
    <meta:editing-duration>PT0S</meta:editing-duration>
    <meta:document-statistic meta:page-count="2" meta:paragraph-count="5" meta:word-count="447" meta:character-count="2994" meta:row-count="21" meta:non-whitespace-character-count="2552"/>
  </office:meta>
</office:document-meta>
</file>